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000000060040C1830F91AF7C2F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Obraz1" text:anchor-type="char" svg:width="17cm" svg:height="25.501cm" draw:z-index="0"><draw:image xlink:href="Pictures/10000201000004000000060040C1830F91AF7C2F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7-30T08:48:14.865000000</meta:creation-date>
    <dc:date>2026-07-30T08:48:47.943000000</dc:date>
    <meta:editing-duration>PT33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7.1.4.2$Windows_X86_64 LibreOffice_project/a529a4fab45b75fefc5b6226684193eb000654f6</meta:generator>
  </office:meta>
</office:document-meta>
</file>